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611in"/>
    </style:style>
    <style:style style:name="TableColumn3" style:family="table-column">
      <style:table-column-properties style:column-width="1.2215in"/>
    </style:style>
    <style:style style:name="TableColumn4" style:family="table-column">
      <style:table-column-properties style:column-width="1.2791in"/>
    </style:style>
    <style:style style:name="TableColumn5" style:family="table-column">
      <style:table-column-properties style:column-width="1.2798in"/>
    </style:style>
    <style:style style:name="TableColumn6" style:family="table-column">
      <style:table-column-properties style:column-width="1.3784in"/>
    </style:style>
    <style:style style:name="TableColumn7" style:family="table-column">
      <style:table-column-properties style:column-width="1.2791in"/>
    </style:style>
    <style:style style:name="Table1" style:family="table" style:master-page-name="MP0">
      <style:table-properties style:width="6.9993in" fo:margin-left="0.0847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1" style:family="table-row">
      <style:table-row-properties style:min-row-height="0.3631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.5pt" style:font-size-asian="13.5pt" style:font-size-complex="13.5pt"/>
    </style:style>
    <style:style style:name="TableRow24" style:family="table-row">
      <style:table-row-properties style:min-row-height="0.302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 style:min-row-height="0.302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50" style:family="table-row">
      <style:table-row-properties style:min-row-height="0.302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63" style:family="table-row">
      <style:table-row-properties style:min-row-height="0.30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76" style:family="table-row">
      <style:table-row-properties style:min-row-height="0.302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89" style:family="table-row">
      <style:table-row-properties style:min-row-height="0.302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02" style:family="table-row">
      <style:table-row-properties style:min-row-height="0.302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15" style:family="table-row">
      <style:table-row-properties style:min-row-height="0.302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28" style:family="table-row">
      <style:table-row-properties style:min-row-height="0.302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41" style:family="table-row">
      <style:table-row-properties style:min-row-height="0.302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54" style:family="table-row">
      <style:table-row-properties style:min-row-height="0.302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67" style:family="table-row">
      <style:table-row-properties style:min-row-height="0.302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80" style:family="table-row">
      <style:table-row-properties style:min-row-height="0.302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93" style:family="table-row">
      <style:table-row-properties style:min-row-height="0.302in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06" style:family="table-row">
      <style:table-row-properties style:min-row-height="0.302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19" style:family="table-row">
      <style:table-row-properties style:min-row-height="0.302in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32" style:family="table-row">
      <style:table-row-properties style:min-row-height="0.302i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45" style:family="table-row">
      <style:table-row-properties style:min-row-height="0.302in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58" style:family="table-row">
      <style:table-row-properties style:min-row-height="0.302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71" style:family="table-row">
      <style:table-row-properties style:min-row-height="0.302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84" style:family="table-row">
      <style:table-row-properties style:min-row-height="0.302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97" style:family="table-row">
      <style:table-row-properties style:min-row-height="0.302in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10" style:family="table-row">
      <style:table-row-properties style:min-row-height="0.302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23" style:family="table-row">
      <style:table-row-properties style:min-row-height="0.302in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36" style:family="table-row">
      <style:table-row-properties style:min-row-height="0.302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49" style:family="table-row">
      <style:table-row-properties style:min-row-height="0.302i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62" style:family="table-row">
      <style:table-row-properties style:min-row-height="0.302in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75" style:family="table-row">
      <style:table-row-properties style:min-row-height="0.302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88" style:family="table-row">
      <style:table-row-properties style:min-row-height="0.302in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401" style:family="table-row">
      <style:table-row-properties style:min-row-height="0.302in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414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國立臺灣藝術大學<text:s/>學生社團成立發起人名冊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編號</text:p>
          </table:table-cell>
          <table:table-cell table:style-name="TableCell14">
            <text:p text:style-name="P15">職稱</text:p>
          </table:table-cell>
          <table:table-cell table:style-name="TableCell16">
            <text:p text:style-name="P17">系級</text:p>
          </table:table-cell>
          <table:table-cell table:style-name="TableCell18">
            <text:p text:style-name="P19">姓名</text:p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>備註</text:p>
          </table:table-cell>
        </table:table-row>
        <table:table-row table:style-name="TableRow24">
          <table:table-cell table:style-name="TableCell25">
            <text:p text:style-name="P26">01</text:p>
          </table:table-cell>
          <table:table-cell table:style-name="TableCell27">
            <text:p text:style-name="P28">社長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02</text:p>
          </table:table-cell>
          <table:table-cell table:style-name="TableCell40">
            <text:p text:style-name="P41">副社長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03</text:p>
          </table:table-cell>
          <table:table-cell table:style-name="TableCell53">
            <text:p text:style-name="P54">總務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04</text:p>
          </table:table-cell>
          <table:table-cell table:style-name="TableCell66">
            <text:p text:style-name="P67">社員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05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06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07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08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09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10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11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12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13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14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>
            <text:p text:style-name="P208">15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16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17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18</text:p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19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>20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21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22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23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24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25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26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27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28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29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30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</table:table>
      <text:p text:style-name="內文"><text:span text:style-name="T414">附註：表格數量請自行增減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藝術大學 社團成立發起人名冊</dc:title>
    <dc:subject/>
    <meta:initial-creator>ac3689</meta:initial-creator>
    <dc:creator>馬忠良</dc:creator>
    <meta:creation-date>2026-07-28T01:39:00Z</meta:creation-date>
    <dc:date>2026-07-28T01:39:00Z</dc:date>
    <meta:template xlink:href="Normal.dotm" xlink:type="simple"/>
    <meta:editing-cycles>2</meta:editing-cycles>
    <meta:editing-duration>PT0S</meta:editing-duration>
    <meta:document-statistic meta:page-count="1" meta:paragraph-count="1" meta:word-count="49" meta:character-count="333" meta:row-count="2" meta:non-whitespace-character-count="285"/>
  </office:meta>
</office:document-meta>
</file>